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DIN Alternate" svg:font-family="DIN Alternate" style:font-family-generic="swiss" style:font-pitch="variable"/>
    <style:font-face style:name="Kohinoor Bangla" svg:font-family="Kohinoor Bangla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/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paragraph-properties fo:line-height="0.2777in"/>
      <style:text-properties style:font-name="微軟正黑體" style:font-name-asian="微軟正黑體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color="#00B050" fo:font-size="8pt" style:font-size-asian="8pt" style:font-size-complex="8pt"/>
    </style:style>
    <style:style style:name="T5" style:parent-style-name="預設段落字型" style:family="text">
      <style:text-properties style:font-name="微軟正黑體" style:font-name-asian="微軟正黑體" fo:font-weight="bold" style:font-weight-asian="bold" style:font-weight-complex="bold" fo:color="#00B050" fo:font-size="10pt" style:font-size-asian="10pt" style:font-size-complex="10pt"/>
    </style:style>
    <style:style style:name="T6" style:parent-style-name="預設段落字型" style:family="text">
      <style:text-properties style:font-name="微軟正黑體" style:font-name-asian="微軟正黑體" fo:font-weight="bold" style:font-weight-asian="bold" style:font-weight-complex="bold" fo:color="#00B050"/>
    </style:style>
    <style:style style:name="P7" style:parent-style-name="內文" style:family="paragraph">
      <style:paragraph-properties fo:text-align="center" fo:margin-bottom="0.125in" fo:line-height="0.2222in"/>
      <style:text-properties style:font-name="DIN Alternate" style:font-name-asian="微軟正黑體" style:font-name-complex="Kohinoor Bangla" fo:font-weight="bold" style:font-weight-asian="bold" style:font-weight-complex="bold" fo:color="#00B050"/>
    </style:style>
    <style:style style:name="P8" style:parent-style-name="內文" style:family="paragraph">
      <style:paragraph-properties fo:text-align="center" fo:line-height="0.2777in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P9" style:parent-style-name="內文" style:family="paragraph">
      <style:paragraph-properties fo:text-align="center" fo:line-height="0.2777in"/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olumn11" style:family="table-column">
      <style:table-column-properties style:column-width="0.9812in"/>
    </style:style>
    <style:style style:name="TableColumn12" style:family="table-column">
      <style:table-column-properties style:column-width="2.4611in"/>
    </style:style>
    <style:style style:name="TableColumn13" style:family="table-column">
      <style:table-column-properties style:column-width="1.3777in"/>
    </style:style>
    <style:style style:name="TableColumn14" style:family="table-column">
      <style:table-column-properties style:column-width="2.4368in"/>
    </style:style>
    <style:style style:name="Table10" style:family="table">
      <style:table-properties style:width="7.2569in" fo:margin-left="0in" table:align="left"/>
    </style:style>
    <style:style style:name="TableRow15" style:family="table-row">
      <style:table-row-properties style:min-row-height="0.5236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2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25" style:family="table-row">
      <style:table-row-properties style:min-row-height="0.5798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34" style:family="table-row">
      <style:table-row-properties style:min-row-height="0.5888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43" style:family="table-row">
      <style:table-row-properties style:min-row-height="0.5868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5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52" style:family="table-row">
      <style:table-row-properties style:min-row-height="0.6854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5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59" style:family="table-row">
      <style:table-row-properties style:min-row-height="0.5861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6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66" style:family="table-row">
      <style:table-row-properties style:min-row-height="0.534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7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73" style:family="table-row">
      <style:table-row-properties style:min-row-height="0.5812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76" style:family="table-row">
      <style:table-row-properties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79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80" style:family="table-row">
      <style:table-row-properties style:min-row-height="0.5673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83" style:family="table-row">
      <style:table-row-properties style:min-row-height="0.6868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6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89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TableRow90" style:family="table-row">
      <style:table-row-properties style:min-row-height="0.6868in"/>
    </style:style>
    <style:style style:name="TableCell9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93" style:parent-style-name="內文" style:family="paragraph">
      <style:paragraph-properties fo:line-height="0.0416in"/>
      <style:text-properties style:font-name="微軟正黑體" style:font-name-asian="微軟正黑體"/>
    </style:style>
    <style:style style:name="TableColumn95" style:family="table-column">
      <style:table-column-properties style:column-width="7.2569in"/>
    </style:style>
    <style:style style:name="Table94" style:family="table" style:master-page-name="MP1">
      <style:table-properties style:width="7.2569in" fo:margin-left="0in" table:align="lef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break-before="page" fo:text-align="justify" fo:line-height="0.2777in"/>
      <style:text-properties style:font-name="微軟正黑體" style:font-name-asian="微軟正黑體"/>
    </style:style>
    <style:style style:name="P99" style:parent-style-name="清單段落" style:list-style-name="LFO1" style:family="paragraph">
      <style:paragraph-properties fo:text-align="justify" fo:line-height="0.2777in" fo:margin-left="0.25in">
        <style:tab-stops/>
      </style:paragraph-properties>
      <style:text-properties style:font-name="微軟正黑體" style:font-name-asian="微軟正黑體"/>
    </style:style>
    <style:style style:name="TableRow100" style:family="table-row">
      <style:table-row-properties style:min-row-height="8.9333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777in"/>
      <style:text-properties style:font-name="微軟正黑體" style:font-name-asian="微軟正黑體"/>
    </style:style>
    <style:style style:name="P103" style:parent-style-name="內文" style:family="paragraph">
      <style:text-properties style:font-name="微軟正黑體" style:font-name-asian="微軟正黑體"/>
    </style:style>
    <style:style style:name="P104" style:parent-style-name="內文" style:family="paragraph">
      <style:paragraph-properties fo:text-align="center" fo:line-height="0.2777in"/>
      <style:text-properties style:font-name="微軟正黑體" style:font-name-asian="微軟正黑體" fo:font-weight="bold" style:font-weight-asian="bold" style:font-weight-complex="bold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60" text:anchor-type="paragraph" svg:x="-0.00625in" svg:y="-0.03015in" svg:width="1.025in" svg:height="0.35417in" style:rel-width="scale" style:rel-height="scale"><draw:text-box><text:p text:style-name="P3">附件二</text:p></draw:text-box><svg:title/><svg:desc/></draw:frame></text:span><text:span text:style-name="T4">財 團 法 人</text:span><text:span text:style-name="T5"><text:s/></text:span><text:span text:style-name="T6">張 榮 發 基 金 會</text:span></text:p>
      <text:p text:style-name="P7">CHANG YUNG-FA FOUNDATION</text:p>
      <text:p text:style-name="P8">2023北區國際青年培訓＋實習計畫甄選：第一梯次</text:p>
      <text:p text:style-name="P9">報名履歷表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名</text:p>
          </table:table-cell>
          <table:table-cell table:style-name="TableCell18">
            <text:p text:style-name="P19"/>
          </table:table-cell>
          <table:table-cell table:style-name="TableCell20">
            <text:p text:style-name="P21">就讀學校</text:p>
            <text:p text:style-name="P22">（限在校生）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手機號碼</text:p>
          </table:table-cell>
          <table:table-cell table:style-name="TableCell28">
            <text:p text:style-name="P29"/>
          </table:table-cell>
          <table:table-cell table:style-name="TableCell30">
            <text:p text:style-name="P31">科系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Email</text:p>
          </table:table-cell>
          <table:table-cell table:style-name="TableCell37">
            <text:p text:style-name="P38"/>
          </table:table-cell>
          <table:table-cell table:style-name="TableCell39">
            <text:p text:style-name="P40">年級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居住地址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columns-spanned="4">
            <text:p text:style-name="P50">英文能力</text:p>
            <text:p text:style-name="P51">請填寫參加過的英文能力檢定，以及測驗結果，例如多益700分。如無，請填「無」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4">
            <text:p text:style-name="P57">其他外語能力</text:p>
            <text:p text:style-name="P58">請填寫參加過的外語能力檢定，以及測驗結果。例如日文JLP N2。如無，請填「無」</text:p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4">
            <text:p text:style-name="P61"/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4">
            <text:p text:style-name="P64">技能專長、認證資格</text:p>
            <text:p text:style-name="P65">例如Microsoft Office Word, Excel, PowerPoint、設計程式、專案管理師證照。如無，請填「無」</text:p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4">
            <text:p text:style-name="P68"/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4">
            <text:p text:style-name="P71">比賽經歷</text:p>
            <text:p text:style-name="P72">例如參與全國大專院校創意行銷與創意競賽。不一定需得獎。如無，請填「無」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4">
            <text:p text:style-name="P78">工作經驗</text:p>
            <text:p text:style-name="P79">請填寫公司名稱、職稱、服務歧見、工作內容。如無，請填「無」</text:p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4"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>整體培訓課程及實習時間是否能全程配合</text:p>
            <text:p text:style-name="P86">（實習時間可配合學生時間安排）</text:p>
          </table:table-cell>
          <table:covered-table-cell/>
          <table:table-cell table:style-name="TableCell87" table:number-columns-spanned="2">
            <text:p text:style-name="P88">□是<text:s/><text:s text:c="12"/>□否</text:p>
            <text:p text:style-name="P89">□其他__________________________</text:p>
          </table:table-cell>
          <table:covered-table-cell/>
        </table:table-row>
        <table:table-row table:style-name="TableRow90">
          <table:table-cell table:style-name="TableCell91" table:number-columns-spanned="4">
            <text:p text:style-name="P92">請於4月13日（四）前填妥本計畫所檢附之報名履歷表一份轉為pdf檔，以email提交各校承辦單位_________，承辦人：__________、email：______________，電話：_____________。</text:p>
          </table:table-cell>
          <table:covered-table-cell/>
          <table:covered-table-cell/>
          <table:covered-table-cell/>
        </table:table-row>
      </table:table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soft-page-break/>
            <text:p text:style-name="P98">中文自傳</text:p>
            <text:list text:style-name="LFO1" text:continue-numbering="true">
              <text:list-item>
                <text:p text:style-name="P99">為什麼希望來參加這個培訓＋實習工作、2.<text:s/>簡述過去社團幹部及活動經驗等</text:p>
              </text:list-item>
            </text:list>
          </table:table-cell>
        </table:table-row>
        <table:table-row table:style-name="TableRow100">
          <table:table-cell table:style-name="TableCell101">
            <text:p text:style-name="P102"/>
          </table:table-cell>
        </table:table-row>
      </table:table>
      <text:p text:style-name="P103">※請提供相關有利應徵的文件附檔，例如國中會考英文成績、多益證書、社團等證明。</text:p>
      <text:p text:style-name="P104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DIN Alternate" svg:font-family="DIN Alternate" style:font-family-generic="swiss" style:font-pitch="variable"/>
    <style:font-face style:name="Kohinoor Bangla" svg:font-family="Kohinoor Bangla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38in" fo:page-height="11.6944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Office User</meta:initial-creator>
    <dc:creator>user</dc:creator>
    <meta:creation-date>2023-03-30T03:31:00Z</meta:creation-date>
    <dc:date>2023-03-30T03:31:00Z</dc:date>
    <meta:template xlink:href="Normal" xlink:type="simple"/>
    <meta:editing-cycles>2</meta:editing-cycles>
    <meta:editing-duration>PT0S</meta:editing-duration>
    <meta:document-statistic meta:page-count="2" meta:paragraph-count="1" meta:word-count="99" meta:character-count="666" meta:row-count="4" meta:non-whitespace-character-count="568"/>
  </office:meta>
</office:document-meta>
</file>